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family-generic="swiss"/>
    </style:style>
    <style:style style:name="ce3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/>
      <style:text-properties style:font-family-generic="swiss"/>
    </style:style>
    <style:style style:name="ce6" style:family="table-cell" style:parent-style-name="Default" style:data-style-name="N36">
      <style:table-cell-properties fo:border="thin solid #000000"/>
      <style:text-properties style:font-family-generic="swiss"/>
    </style:style>
    <style:style style:name="ce7" style:family="table-cell" style:parent-style-name="Default" style:data-style-name="N36">
      <style:text-properties style:font-family-generic="swiss"/>
    </style:style>
    <style:style style:name="ce8" style:family="table-cell" style:parent-style-name="Default" style:data-style-name="N0">
      <style:table-cell-properties fo:border="thin solid #000000"/>
      <style:text-properties fo:font-weight="bold" style:font-weight-asian="bold" style:font-weight-complex="bold" style:font-family-generic="swiss"/>
    </style:style>
    <style:style style:name="ce9" style:family="table-cell" style:parent-style-name="Default" style:data-style-name="N36">
      <style:table-cell-properties fo:border="thin solid #000000"/>
      <style:text-properties fo:font-weight="bold" style:font-weight-asian="bold" style:font-weight-complex="bold" style:font-family-generic="swiss"/>
    </style:style>
    <style:style style:name="ce10" style:family="table-cell" style:parent-style-name="Default" style:data-style-name="N36"/>
    <style:style style:name="ce11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family-generic="swiss"/>
    </style:style>
    <style:style style:name="ce12" style:family="table-cell" style:parent-style-name="Default" style:data-style-name="N0"/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/>
      <style:text-properties fo:color="#000000" style:font-family-generic="swiss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style:font-family-generic="swiss"/>
    </style:style>
    <style:style style:name="ce16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18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4.683125cm"/>
    </style:style>
    <style:style style:name="co2" style:family="table-column">
      <style:table-column-properties fo:break-before="auto" style:column-width="3.75708333333333cm"/>
    </style:style>
    <style:style style:name="co3" style:family="table-column">
      <style:table-column-properties fo:break-before="auto" style:column-width="4.1275cm"/>
    </style:style>
    <style:style style:name="co4" style:family="table-column">
      <style:table-column-properties fo:break-before="auto" style:column-width="3.99520833333333cm"/>
    </style:style>
    <style:style style:name="co5" style:family="table-column">
      <style:table-column-properties fo:break-before="auto" style:column-width="3.36020833333333cm" style:use-optimal-column-width="true"/>
    </style:style>
    <style:style style:name="co6" style:family="table-column">
      <style:table-column-properties fo:break-before="auto" style:column-width="1.61395833333333cm"/>
    </style:style>
    <style:style style:name="co7" style:family="table-column">
      <style:table-column-properties fo:break-before="auto" style:column-width="2.67229166666667cm" style:use-optimal-column-width="true"/>
    </style:style>
    <style:style style:name="co8" style:family="table-column">
      <style:table-column-properties fo:break-before="auto" style:column-width="2.67229166666667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29.25pt" style:use-optimal-row-height="fals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51pt" style:use-optimal-row-height="false" fo:break-before="auto"/>
    </style:style>
    <style:style style:name="ro7" style:family="table-row">
      <style:table-row-properties style:row-height="30.75pt" style:use-optimal-row-height="false" fo:break-before="auto"/>
    </style:style>
    <style:style style:name="ro8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table:tab-color="#FF000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latóri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3" table:default-cell-style-name="ce1"/>
        <table:table-column table:style-name="co5" table:default-cell-style-name="ce1"/>
        <table:table-column table:style-name="co7" table:default-cell-style-name="ce1"/>
        <table:table-column table:style-name="co6" table:number-columns-repeated="12" table:default-cell-style-name="ce1"/>
        <table:table-column table:style-name="co8" table:number-columns-repeated="16362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5" table:number-rows-spanned="1" table:style-name="ce17">
            <text:p>Duodécimos Recebidos - Exercício Financeiro de 2026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3" table:number-rows-spanned="1" table:style-name="ce17">
            <text:p>Orçamento - Fonte (Recursos do Estado): 1.5.00.000000/2.5.00.000000</text:p>
          </table:table-cell>
          <table:covered-table-cell table:number-columns-repeated="2"/>
          <table:table-cell office:value-type="currency" office:value="796485106.75" table:formula="of:=[.C19]" table:number-columns-spanned="2" table:number-rows-spanned="1" table:style-name="ce18">
            <text:p>R$ 796.485.106,75</text:p>
          </table:table-cell>
          <table:covered-table-cell/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style-name="ce3">
            <text:p>Mês</text:p>
          </table:table-cell>
          <table:table-cell office:value-type="string" table:style-name="ce4">
            <text:p>Duodécimo Previsto</text:p>
          </table:table-cell>
          <table:table-cell office:value-type="string" table:style-name="ce3">
            <text:p><text:s/>Duodécimo Recebido (a)<text:s/></text:p>
          </table:table-cell>
          <table:table-cell office:value-type="string" table:style-name="ce4">
            <text:p>Aporte Financeiro RPPS (b)*</text:p>
          </table:table-cell>
          <table:table-cell office:value-type="string" table:style-name="ce3">
            <text:p>Total Repassado (d) = (a)+(b)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Janeiro</text:p>
          </table:table-cell>
          <table:table-cell office:value-type="currency" office:value="108632145.25" table:style-name="ce6">
            <text:p>R$ 108.632.145,25</text:p>
          </table:table-cell>
          <table:table-cell office:value-type="currency" office:value="108632145.25" table:style-name="ce6">
            <text:p>R$ 108.632.145,25</text:p>
          </table:table-cell>
          <table:table-cell office:value-type="currency" office:value="32228579.850000001" table:style-name="ce6">
            <text:p>R$ 32.228.579,85</text:p>
          </table:table-cell>
          <table:table-cell office:value-type="currency" office:value="140860725.09999999" table:formula="of:=[.C7]+[.D7]" table:style-name="ce6">
            <text:p>R$ 140.860.725,1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evereiro</text:p>
          </table:table-cell>
          <table:table-cell office:value-type="currency" office:value="108632145.25" table:style-name="ce6">
            <text:p>R$ 108.632.145,25</text:p>
          </table:table-cell>
          <table:table-cell office:value-type="currency" office:value="108632145.25" table:style-name="ce6">
            <text:p>R$ 108.632.145,25</text:p>
          </table:table-cell>
          <table:table-cell office:value-type="currency" office:value="20946191.66" table:style-name="ce6">
            <text:p>R$ 20.946.191,66</text:p>
          </table:table-cell>
          <table:table-cell office:value-type="currency" office:value="129578336.91" table:formula="of:=[.C8]+[.D8]" table:style-name="ce6">
            <text:p>R$ 129.578.336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ço**</text:p>
          </table:table-cell>
          <table:table-cell office:value-type="currency" office:value="124692235.25" table:style-name="ce6">
            <text:p>R$ 124.692.235,25</text:p>
          </table:table-cell>
          <table:table-cell office:value-type="currency" office:value="124692235.25" table:style-name="ce6">
            <text:p>R$ 124.692.235,25</text:p>
          </table:table-cell>
          <table:table-cell office:value-type="currency" office:value="21218389.59" table:style-name="ce6">
            <text:p>R$ 21.218.389,59</text:p>
          </table:table-cell>
          <table:table-cell office:value-type="currency" office:value="145910624.84" table:formula="of:=[.C9]+[.D9]" table:style-name="ce6">
            <text:p>R$ 145.910.624,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bril ***</text:p>
          </table:table-cell>
          <table:table-cell office:value-type="currency" office:value="128632145.25" table:style-name="ce6">
            <text:p>R$ 128.632.145,25</text:p>
          </table:table-cell>
          <table:table-cell office:value-type="currency" office:value="128632145.25" table:style-name="ce6">
            <text:p>R$ 128.632.145,25</text:p>
          </table:table-cell>
          <table:table-cell office:value-type="currency" office:value="23907783.469999999" table:style-name="ce6">
            <text:p>R$ 23.907.783,47</text:p>
          </table:table-cell>
          <table:table-cell office:value-type="currency" office:value="152539928.72" table:formula="of:=[.C10]+[.D10]" table:style-name="ce6">
            <text:p>R$ 152.539.928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io****</text:p>
          </table:table-cell>
          <table:table-cell office:value-type="currency" office:value="108632145.25" table:style-name="ce6">
            <text:p>R$ 108.632.145,25</text:p>
          </table:table-cell>
          <table:table-cell office:value-type="currency" office:value="108632145.25" table:style-name="ce6">
            <text:p>R$ 108.632.145,25</text:p>
          </table:table-cell>
          <table:table-cell office:value-type="currency" office:value="12125798.029999999" table:style-name="ce6">
            <text:p>R$ 12.125.798,03</text:p>
          </table:table-cell>
          <table:table-cell office:value-type="currency" office:value="120757943.28" table:formula="of:=[.C11]+[.D11]" table:style-name="ce6">
            <text:p>R$ 120.757.943,2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Junho</text:p>
          </table:table-cell>
          <table:table-cell office:value-type="currency" office:value="108632145.25" table:style-name="ce6">
            <text:p>R$ 108.632.145,25</text:p>
          </table:table-cell>
          <table:table-cell office:value-type="currency" office:value="108632145.25" table:style-name="ce6">
            <text:p>R$ 108.632.145,25</text:p>
          </table:table-cell>
          <table:table-cell office:value-type="currency" office:value="23617987.069999997" table:style-name="ce6">
            <text:p>R$ 23.617.987,07</text:p>
          </table:table-cell>
          <table:table-cell office:value-type="currency" office:value="132250132.31999999" table:formula="of:=[.C12]+[.D12]" table:style-name="ce6">
            <text:p>R$ 132.250.132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Julho</text:p>
          </table:table-cell>
          <table:table-cell office:value-type="currency" office:value="108632145.25" table:style-name="ce6">
            <text:p>R$ 108.632.145,25</text:p>
          </table:table-cell>
          <table:table-cell office:value-type="currency" office:value="108632145.25" table:style-name="ce6">
            <text:p>R$ 108.632.145,25</text:p>
          </table:table-cell>
          <table:table-cell office:value-type="currency" office:value="25056942.470000003" table:formula="of:=37173.69+316493.93+21643013.5+3060261.35" table:style-name="ce6">
            <text:p>R$ 25.056.942,47</text:p>
          </table:table-cell>
          <table:table-cell office:value-type="currency" office:value="133689087.72" table:formula="of:=[.C13]+[.D13]" table:style-name="ce6">
            <text:p>R$ 133.689.087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osto</text:p>
          </table:table-cell>
          <table:table-cell table:number-columns-repeated="3" table:style-name="ce6"/>
          <table:table-cell office:value-type="currency" office:value="0" table:formula="of:=[.C14]+[.D14]" table:style-name="ce6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tembro</text:p>
          </table:table-cell>
          <table:table-cell table:number-columns-repeated="3" table:style-name="ce6"/>
          <table:table-cell office:value-type="currency" office:value="0" table:formula="of:=[.C15]+[.D15]" table:style-name="ce6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utubro</text:p>
          </table:table-cell>
          <table:table-cell table:number-columns-repeated="3" table:style-name="ce6"/>
          <table:table-cell office:value-type="currency" office:value="0" table:formula="of:=[.C16]+[.D16]" table:style-name="ce6">
            <text:p>R$ 0,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vembro</text:p>
          </table:table-cell>
          <table:table-cell table:number-columns-repeated="3" table:style-name="ce6"/>
          <table:table-cell office:value-type="currency" office:value="0" table:formula="of:=[.C17]+[.D17]" table:style-name="ce6">
            <text:p>R$ 0,00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5">
            <text:p>Dezembro</text:p>
          </table:table-cell>
          <table:table-cell table:number-columns-repeated="3" table:style-name="ce6"/>
          <table:table-cell office:value-type="currency" office:value="0" table:formula="of:=[.C18]+[.D18]" table:style-name="ce6">
            <text:p>R$ 0,00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8">
            <text:p>Total</text:p>
          </table:table-cell>
          <table:table-cell office:value-type="currency" office:value="796485106.75" table:formula="of:=SUM([.B7:.B18])" table:style-name="ce9">
            <text:p>R$ 796.485.106,75</text:p>
          </table:table-cell>
          <table:table-cell office:value-type="currency" office:value="796485106.75" table:formula="of:=SUM([.C7:.C18])" table:style-name="ce9">
            <text:p>R$ 796.485.106,75</text:p>
          </table:table-cell>
          <table:table-cell office:value-type="currency" office:value="159101672.14000002" table:formula="of:=SUM([.D7:.D18])" table:style-name="ce9">
            <text:p>R$ 159.101.672,14</text:p>
          </table:table-cell>
          <table:table-cell office:value-type="currency" office:value="955586778.8900001" table:formula="of:=SUM([.E7:.E18])" table:style-name="ce9">
            <text:p>R$ 955.586.778,89</text:p>
          </table:table-cell>
          <table:table-cell table:number-columns-repeated="3" table:style-name="ce1"/>
          <table:table-cell table:style-name="ce10"/>
          <table:table-cell table:number-columns-repeated="16375" table:style-name="ce1"/>
        </table:table-row>
        <table:table-row table:style-name="ro1">
          <table:table-cell table:number-columns-repeated="9" table:style-name="ce1"/>
          <table:table-cell table:style-name="ce10"/>
          <table:table-cell table:number-columns-repeated="16374"/>
        </table:table-row>
        <table:table-row table:style-name="ro4">
          <table:table-cell office:value-type="string" table:number-columns-spanned="5" table:number-rows-spanned="1" table:style-name="ce11">
            <text:p>* O Aporte Financeiro RPPS são recursos provenientes do Executivo para custear a folha de pagamento dos magistrados inativos ( pagos pelo TJ) e dos servidores inativos e pensionistas ( pagos pelo Fundo Financeiro).</text:p>
          </table:table-cell>
          <table:covered-table-cell table:number-columns-repeated="4"/>
          <table:table-cell table:number-columns-repeated="3" table:style-name="ce1"/>
          <table:table-cell table:style-name="ce10"/>
          <table:table-cell table:number-columns-repeated="16375" table:style-name="ce1"/>
        </table:table-row>
        <table:table-row table:style-name="ro5">
          <table:table-cell office:value-type="string" table:number-columns-spanned="5" table:number-rows-spanned="1" table:style-name="ce11">
            <text:p>** Referente ao mês de março, além do repasse do duodécimo no valor de R$ 108.632.145,25, registrou-se o ingresso de R$ 16.060.090,00. Este montante é proveniente de superávit financeiro, conforme estabelecido pelo Decreto nº 505-S, de 18/03/2026.</text:p>
          </table:table-cell>
          <table:covered-table-cell table:number-columns-repeated="4"/>
          <table:table-cell table:number-columns-repeated="3" table:style-name="ce1"/>
          <table:table-cell table:style-name="ce10"/>
          <table:table-cell table:number-columns-repeated="16375" table:style-name="ce1"/>
        </table:table-row>
        <table:table-row table:style-name="ro6">
          <table:table-cell office:value-type="string" table:number-columns-spanned="5" table:number-rows-spanned="1" table:style-name="ce11">
            <text:p>*** Referente ao mês de abril, além do repasse do duodécimo no valor de R$ 108.632.145,25, registrou-se o ingresso de R$ 20.000.000,00. Este montante é proveniente de superávit financeiro, conforme estabelecido pelo Decreto nº 773-S, de 14/04/2026.</text:p>
          </table:table-cell>
          <table:covered-table-cell table:number-columns-repeated="4"/>
          <table:table-cell table:number-columns-repeated="16379" table:style-name="ce1"/>
        </table:table-row>
        <table:table-row table:style-name="ro7">
          <table:table-cell office:value-type="string" table:number-columns-spanned="5" table:number-rows-spanned="1" table:style-name="ce11">
            <text:p>**** A redução no aporte relativo a maio/2026 deve-se à compensação financeira realizada por meio da utilização do superávit financeiro apurado no exercício de 2025 pelo Fundo Financeiro.</text:p>
          </table:table-cell>
          <table:covered-table-cell table:number-columns-repeated="4"/>
          <table:table-cell table:number-columns-repeated="16379" table:style-name="ce1"/>
        </table:table-row>
        <table:table-row table:style-name="ro8">
          <table:table-cell table:style-name="ce2"/>
          <table:table-cell table:number-columns-repeated="4" table:style-name="ce7"/>
          <table:table-cell table:number-columns-repeated="16379" table:style-name="ce1"/>
        </table:table-row>
        <table:table-row table:style-name="ro8">
          <table:table-cell table:number-columns-repeated="2" table:style-name="ce1"/>
          <table:table-cell table:style-name="ce10"/>
          <table:table-cell table:number-columns-repeated="16381" table:style-name="ce1"/>
        </table:table-row>
        <table:table-row table:style-name="ro8">
          <table:table-cell table:style-name="ce1"/>
          <table:table-cell table:style-name="ce7"/>
          <table:table-cell table:style-name="ce1"/>
          <table:table-cell table:style-name="ce10"/>
          <table:table-cell table:number-columns-repeated="16380" table:style-name="ce1"/>
        </table:table-row>
        <table:table-row table:style-name="ro8">
          <table:table-cell table:number-columns-repeated="4" table:style-name="ce1"/>
          <table:table-cell table:style-name="ce10"/>
          <table:table-cell table:number-columns-repeated="16379" table:style-name="ce1"/>
        </table:table-row>
        <table:table-row table:style-name="ro8">
          <table:table-cell table:number-columns-repeated="16384" table:style-name="ce1"/>
        </table:table-row>
        <table:table-row table:style-name="ro8">
          <table:table-cell table:number-columns-repeated="3" table:style-name="ce1"/>
          <table:table-cell table:style-name="ce10"/>
          <table:table-cell table:number-columns-repeated="16380" table:style-name="ce1"/>
        </table:table-row>
        <table:table-row table:style-name="ro8">
          <table:table-cell table:number-columns-repeated="16384" table:style-name="ce1"/>
        </table:table-row>
        <table:table-row table:style-name="ro8">
          <table:table-cell table:number-columns-repeated="4" table:style-name="ce1"/>
          <table:table-cell table:style-name="ce10"/>
          <table:table-cell table:number-columns-repeated="16379" table:style-name="ce1"/>
        </table:table-row>
        <table:table-row table:number-rows-repeated="970" table:style-name="ro8">
          <table:table-cell table:number-columns-repeated="16384"/>
        </table:table-row>
        <table:table-row table:number-rows-repeated="104757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">
      <number:currency-symbol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1389in" svg:stroke-color="#1c334e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511811023622047in" fo:margin-right="0.51181102362204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78740157480315in" fo:margin-left="0.511811023622047in" fo:margin-right="0.511811023622047in" fo:margin-bottom="0in"/>
      </style:header-style>
      <style:footer-style>
        <style:header-footer-properties fo:min-height="0.78740157480315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SGGUERRA</meta:initial-creator>
    <dc:creator>SOFIA  DE  SOUZA  GUERRA</dc:creator>
    <meta:creation-date>2024-04-25T20:10:31Z</meta:creation-date>
    <dc:date>2026-08-13T19:09:15Z</dc:date>
    <meta:print-date>2026-08-13T19:08:19Z</meta:print-date>
  </office:meta>
</office:document-meta>
</file>